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ation"/><text:bookmark-start text:name="__RefHeading___anglova_documentation_1"/><text:bookmark-start text:name="anglova_documentation"/>Anglova Documentation<text:bookmark-end text:name="__RefHeading___anglova_documentation_1"/><text:bookmark-end text:name="anglova_documentation"/></text:h>
      <text:p text:style-name="Text_20_body">For detailed documentation of the first version of the Anglova scenario please read Annex A - D of the final report of IST-124. The scenario is a living product thus it is likely that there will be some difference between the latest scenario files and the description in the annexes. In any case the documentation give a nice introduction to how the scenario is built, tools that can be used to modify different parts of the scenario and some discussion regarding some of the implementation choices that were made. Below we have provided a link to the final report (including annexes) of IST-124 at the STO publication site as well as local links to each of Annex A - D.</text:p>
      <text:p text:style-name="Text_20_body"><text:a xlink:type="simple" xlink:href="https://www.sto.nato.int/publications/STO%20Technical%20Reports/Forms/Technical%20Report%20Document%20Set/docsethomepage.aspx?ID=4353&amp;FolderCTID=0x0120D5200078F9E87043356C409A0D30823AFA16F6010066D541ED10A62C40B2AB0FEBE9841A61&amp;List=92d5819c-e6ec-4241-aa4e-57bf918681b1&amp;RootFolder=https://www.sto.nato.int/publications/STO%20Technical%20Reports/STO-TR-IST-124-Part-I" text:style-name="Internet_20_link" text:visited-style-name="Visited_20_Internet_20_Link">M. Hauge (ed.), Heterogeneous tactical networks – improving connectivity and network efficiency, Final Report, NATO STO, STO-TR-IST-124-PART-I, Sept. 2019</text:a></text:p>
      <text:list text:style-name="List_20_1" text:continue-numbering="false">
        <text:list-item>
          <text:p text:style-name="List_20_1_Content_First"> <text:a xlink:type="simple" xlink:href="https://anglova.net/annex_a_operational_perspective_final_v1.1_wm.pdf" text:style-name="Internet_20_link" text:visited-style-name="Visited_20_Internet_20_Link">Annex A Operational Perspective for IST-124</text:a></text:p>
        </text:list-item>
        <text:list-item>
          <text:p text:style-name="List_20_1_Content"> <text:a xlink:type="simple" xlink:href="https://anglova.net/annex_b_emulation-based_experimentation_and_the_anglova_scenario_final_v1.0_wm.pdf" text:style-name="Internet_20_link" text:visited-style-name="Visited_20_Internet_20_Link">Annex B Emulation-based Experimentation and the Anglova Scenario</text:a> </text:p>
        </text:list-item>
        <text:list-item>
          <text:p text:style-name="List_20_1_Content"> <text:a xlink:type="simple" xlink:href="https://anglova.net/annex_c_experimentation_environment_and_tools_final_v1.0_wm.pdf" text:style-name="Internet_20_link" text:visited-style-name="Visited_20_Internet_20_Link">Annex C Experimentation Environment and Tools</text:a> </text:p>
        </text:list-item>
        <text:list-item>
          <text:p text:style-name="List_20_1_Content_Last"> <text:a xlink:type="simple" xlink:href="https://anglova.net/annex_d_ist-124_experimentation_execution_final_v1.0_wm.pdf" text:style-name="Internet_20_link" text:visited-style-name="Visited_20_Internet_20_Link">Annex D IST-124 Experimentation Execution</text:a> </text:p>
        </text:list-item>
      </text:list>
      <text:h text:style-name="Heading_20_2" text:outline-level="2"><text:bookmark-start text:name="__RefHeading___questions_and_answers_2"/><text:bookmark-start text:name="questions_and_answers"/>Questions and Answers<text:bookmark-end text:name="__RefHeading___questions_and_answers_2"/><text:bookmark-end text:name="questions_and_answers"/></text:h>
      <text:p text:style-name="Text_20_body">See <text:a xlink:type="simple" xlink:href="https://anglova.net/faq" text:style-name="Internet_20_link" text:visited-style-name="Visited_20_Internet_20_Link">FAQ</text:a> for updates. There you can also answer questions or make com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1::05:41</meta:creation-date>
    <dc:creator>Generated</dc:creator>
    <dc:date>2026-09-09T01::05:41</dc:date>
    <dc:language>en-US</dc:language>
    <meta:editing-cycles>1</meta:editing-cycles>
    <meta:editing-duration>PT0S</meta:editing-duration>
    <dc:title>documentation</dc:title>
  </office:meta>
</office:document-meta>
</file>