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pers:start"/><text:bookmark-start text:name="__RefHeading___papers_where_scenario_has_been_referenced_1"/><text:bookmark-start text:name="papers_where_scenario_has_been_referenced"/>Papers where scenario has been referenced<text:bookmark-end text:name="__RefHeading___papers_where_scenario_has_been_referenced_1"/><text:bookmark-end text:name="papers_where_scenario_has_been_referenced"/></text:h>
      <text:p text:style-name="Text_20_body">If some publication is missing from this list, plese send <text:a xlink:type="simple" xlink:href="mailto:markus.peuhkuri@aalto.fi?Subject=Anglova%20Papers" text:style-name="Internet_20_link" text:visited-style-name="Visited_20_Internet_20_Link">email</text:a>.</text:p>
      <text:h text:style-name="Heading_20_2" text:outline-level="2"><text:bookmark-start text:name="__RefHeading___NoTitle_2"/><text:bookmark-start text:name="section"/>2017<text:bookmark-end text:name="__RefHeading___NoTitle_2"/><text:bookmark-end text:name="section"/></text:h>
      <text:p text:style-name="Text_20_body">Marcus, Kelvin, et al. “Evaluation of the scalability of OLSRv2 in an emulated realistic military scenario.” Military Communications and Information Systems (ICMCIS), 2017 International Conference on. IEEE, 2017.</text:p>
      <text:p text:style-name="Text_20_body">Sterner, Ulf, and Ulrika Uppman. “On the robustness of OLSR in a mobile tactical scenario in rural terrain.” Military Communications and Information Systems (ICMCIS), 2017 International Conference on. IEEE, 2017.</text:p>
      <text:p text:style-name="Text_20_body">McLaughlin, Sam, et al. “National mobility in coalition tactical networks.” Military Communications and Information Systems (ICMCIS), 2017 International Conference on. IEEE, 2017.</text:p>
      <text:h text:style-name="Heading_20_2" text:outline-level="2"><text:bookmark-start text:name="__RefHeading___NoTitle_3"/><text:bookmark-start text:name="section1"/>2018<text:bookmark-end text:name="__RefHeading___NoTitle_3"/><text:bookmark-end text:name="section1"/></text:h>
      <text:p text:style-name="Text_20_body">Barz, C., Fuchs, C., Kirchhoff, J., Krzyzek, M., &amp; Brück, N. (2018, May). An approach to measurement-based tactical radio modeling and real time emulation. In 2018 International Conference on Military Communications and Information Systems (ICMCIS) (pp. 1-5). IEEE.</text:p>
      <text:p text:style-name="Text_20_body">Fronteddu, R., Morelli, A., Mantovani, M., Ordway, B., Campioni, L., Suri, N., &amp; Marcus, K. M. (2018, October). State Estimation for Tactical Networks: Challenges and Approaches. In MILCOM 2018-2018 IEEE Military Communications Conference (MILCOM) (pp. 1042-1048). IEEE.</text:p>
      <text:p text:style-name="Text_20_body">Holtzer, A., In't Velt, R., Drijver, F., Rogge, H., Kirchhoff, J., Barz, C., … &amp; Hauge, M. (2018, October). Tactical Router Interoperability: Concepts and Experiments. In MILCOM 2018-2018 IEEE Military Communications Conference (MILCOM) (pp. 647-654). IEEE</text:p>
      <text:p text:style-name="Text_20_body">Johnsen, F. T., Landmark, L., Hauge, M., Larsen, E., &amp; Kure, Ø. (2018, October). Publish/Subscribe Versus a Content-Based Approach for Information Dissemination. In MILCOM 2018-2018 IEEE Military Communications Conference (MILCOM) (pp. 1-9). IEEE.</text:p>
      <text:p text:style-name="Text_20_body">Lee, J., Hao, Y., Abdelzaher, T., Marcus, K., &amp; Hobbs, R. (2018, July). A command-by-intent architecture for battlefield information acquisition systems. In 2018 21st International Conference on Information Fusion (FUSION) (pp. 2298-2305). IEEE.</text:p>
      <text:p text:style-name="Text_20_body">Luostarinen, R., &amp; Manner, J. (2018). Managing Hierarchically Structured DTN-Like Networks. Journal of Computer Networks and Communications, 2018.</text:p>
      <text:p text:style-name="Text_20_body">Manso, M., Jansen, N., Chan, K., Toth, A., Bloebaum, T. H., Johnsen, F. T., &amp; da Venezuela, R. 23rd ICCRTS:“Multi-Domain C2”.</text:p>
      <text:p text:style-name="Text_20_body">Manso, M., Johnsen, F. T., Lund, K., &amp; Chan, K. (2018, May). Using MQTT to support mobile tactical force situational awareness. In 2018 International Conference on Military Communications and Information Systems (ICMCIS) (pp. 1-6). IEEE.</text:p>
      <text:p text:style-name="Text_20_body">Marcus, K. M., Chan, K. S., Hardy, R. L., &amp; Paul, L. Y. (2018, October). An Environment for Tactical SDN Experimentation. In MILCOM 2018-2018 IEEE Military Communications Conference (MILCOM) (pp. 1-9). IEEE.</text:p>
      <text:p text:style-name="Text_20_body">Poltronieri, F., Fronteddu, R., Stefanelli, C., Suri, N., Tortonesi, M., Paulini, M., &amp; Milligan, J. (2018, May). A secure group communication approach for tactical network environments. In 2018 International Conference on Military Communications and Information Systems (ICMCIS) (pp. 1-8). IEEE.</text:p>
      <text:p text:style-name="Text_20_body">Ruffieux, Simon, et al. “TAKE—Tactical ad-hoc network emulation.” 2018 International Conference on Military Communications and Information Systems (ICMCIS). IEEE, 2018.</text:p>
      <text:p text:style-name="Text_20_body">Suri, Niranjan, et al. “The angloval tactical military scenario and experimentation environment.” 2018 International Conference on Military Communications and Information Systems (ICMCIS). IEEE, 2018.</text:p>
      <text:p text:style-name="Text_20_body">Suri, N., Fronteddu, R., Cramer, E., Breedy, M., Marcus, K., in't Velt, R., … &amp; Benincasa, G. (2018, October). Experimental Evaluation of Group Communications Protocols for Tactical Data Dissemination. In MILCOM 2018-2018 IEEE Military Communications Conference (MILCOM) (pp. 133-139). IEEE.</text:p>
      <text:h text:style-name="Heading_20_2" text:outline-level="2"><text:bookmark-start text:name="__RefHeading___NoTitle_4"/><text:bookmark-start text:name="section2"/>2019<text:bookmark-end text:name="__RefHeading___NoTitle_4"/><text:bookmark-end text:name="section2"/></text:h>
      <text:p text:style-name="Text_20_body">Bastiaansen, H., van den Broek, C., Kudla, T., Isenor, A., Webb, S., Suri, N., … &amp; Cocelli, M. (2019, May). Adaptive Information Processing and Distribution to Support Command and Control in Situations of Disadvantaged Battlefield Network Connectivity. In 2019 International Conference on Military Communications and Information Systems (ICMCIS) (pp. 1-7). IEEE.</text:p>
      <text:p text:style-name="Text_20_body">Campioni, L., Hauge, M., Landmark, L., Suri, N., &amp; Tortonesi, M. (2019, May). Considerations on the Adoption of Named Data Networking (NDN) in Tactical Environments. In 2019 International Conference on Military Communications and Information Systems (ICMCIS) (pp. 1-8). IEEE.</text:p>
      <text:p text:style-name="Text_20_body">Campioni, L., Tortonesi, M., Wissingh, B., Suri, N., Hauge, M., &amp; Landmark, L. (2019, November). Experimental Evaluation of Named Data Networking (NDN) in Tactical Environments. In MILCOM 2019-2019 IEEE Military Communications Conference (MILCOM) (pp. 43-48). IEEE.</text:p>
      <text:p text:style-name="Text_20_body">Johnsen, F. T., Bloebaum, T. H., Jansen, N., Bovet, G., Manso, M., Toth, A., &amp; Chan, K. S. Evaluating Publish/Subscribe Standards for Situational Awareness using Realistic Radio Models and Emulated Testbed. Article by Norwegian Defence Research Establishment.</text:p>
      <text:p text:style-name="Text_20_body">Hauge, M., Landmark, L., Kure, Ø., &amp; Trethan, J. F. (2019). Information-Centric Networking for mobile military networks. Raport by Norwegian Defence Research Establishment.</text:p>
      <text:p text:style-name="Text_20_body">Hirsch, M., Becker, A., Angelstorf, F., &amp; Noth, F. (2019, May). Performance Analysis of C2IS in Distributed Tactical Networks. In 2019 International Conference on Military Communications and Information Systems (ICMCIS) (pp. 1-5). IEEE.</text:p>
      <text:p text:style-name="Text_20_body">Komulainen, A., Grönkvist, J., Sterner, U., &amp; Uppman, U. (2019, November). Improving Tactical Voice Communications using Cooperative Broadcast over a Narrowband Channel. In MILCOM 2019-2019 IEEE Military Communications Conference (MILCOM) (pp. 514-520). IEEE.</text:p>
      <text:p text:style-name="Text_20_body">Kosmowski, K., &amp; Matyszkiel, R. (2019, March). Verification of the criterion and measures of interferences used in radio planning systems. In XII Conference on Reconnaissance and Electronic Warfare Systems (Vol. 11055, p. 110550J). International Society for Optics and Photonics.</text:p>
      <text:p text:style-name="Text_20_body">Lubkowski, P., Polak, R., Sierzputowski, R., &amp; Laskowski, D. (2019, March). Assessment of voice call quality in SCIP encrypted traffic. In XII Conference on Reconnaissance and Electronic Warfare Systems (Vol. 11055, p. 110550E). International Society for Optics and Photonics.</text:p>
      <text:p text:style-name="Text_20_body">Matyszkiel, R., Grochowina, B., &amp; Kustra, M. (2019, March). The efficiency evaluation concept of the HF jamming based on propagation prediction model ITU-R P. 533. In XII Conference on Reconnaissance and Electronic Warfare Systems (Vol. 11055, p. 110550L). International Society for Optics and Photonics.</text:p>
      <text:p text:style-name="Text_20_body">Matyszkiel, R., Polak, R., Lubkowski, P., &amp; Laskowski, D. (2019, March). Mechanisms of immunization of broadband radio stations for targeted interference. In XII Conference on Reconnaissance and Electronic Warfare Systems (Vol. 11055, p. 110550G). International Society for Optics and Photonics.</text:p>
      <text:p text:style-name="Text_20_body">Morelli, A., Provosty, M., Fronteddu, R., &amp; Suri, N. (2019, November). Performance Evaluation of Transport Protocols in Tactical Network Environments. In MILCOM 2019-2019 IEEE Military Communications Conference (MILCOM) (pp. 30-36). IEEE.</text:p>
      <text:p text:style-name="Text_20_body">Polak, R., Lubkowski, P., Sierzputowski, R., Wojtyra, D., &amp; Laskowski, D. (2019, March). Secure voice transmission in the coalitional communication. In XII Conference on Reconnaissance and Electronic Warfare Systems (Vol. 11055, p. 110550R). International Society for Optics and Photonics.</text:p>
      <text:p text:style-name="Text_20_body">Poularakis, K., Qin, Q., Nahum, E. M., Rio, M., &amp; Tassiulas, L. (2019). Flexible SDN control in tactical ad hoc networks. Ad Hoc Networks, 85, 71-80.</text:p>
      <text:p text:style-name="Text_20_body">Suri, N., Breedy, M. R., Marcus, K. M., Fronteddu, R., Cramer, E., Morelli, A., … &amp; Nilsson, J. (2019, May). Experimental Evaluation of Group Communications Protocols for Data Dissemination at the Tactical Edge. In 2019 International Conference on Military Communications and Information Systems (ICMCIS) (pp. 1-8). IEEE.</text:p>
      <text:p text:style-name="Text_20_body">Suri, N., Marcus, K. M., van den Broek, C., Bastiaansen, H., Lubkowski, P., &amp; Hauge, M. (2019, May). Extending the Anglova Scenario for Urban Operations. In 2019 International Conference on Military Communications and Information Systems (ICMCIS) (pp. 1-7). IEEE.</text:p>
      <text:p text:style-name="Text_20_body">Wiszniewska-Matyszkiel, A., Kaniewski, P., Matyszkiel, R., &amp; Kustra, M. (2019, March). Application of dynamic games with incomplete information to optimisation of performance of military radio networks (jamming avoidance). In XII Conference on Reconnaissance and Electronic Warfare Systems (Vol. 11055, p. 1105507). International Society for Optics and Photonics.</text:p>
      <text:p text:style-name="Text_20_body">Wagen, J. F., Adalid, V., Waeber, G., Buntschu, F., &amp; Bovet, G. (2019, May). Performance Profiling of Radio Models and Anglova Based Scenarios. In 2019 International Conference on Military Communications and Information Systems (ICMCIS) (pp. 1-5). IEEE.</text:p>
      <text:h text:style-name="Heading_20_2" text:outline-level="2"><text:bookmark-start text:name="__RefHeading___NoTitle_5"/><text:bookmark-start text:name="section3"/>2020<text:bookmark-end text:name="__RefHeading___NoTitle_5"/><text:bookmark-end text:name="section3"/></text:h>
      <text:p text:style-name="Text_20_body">Gökarslan, K. (2020). Menes: Towards a Generic, Fully-Automated Test and Validation Platform for Wireless Networks. arXiv preprint arXiv:2006.0227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23:19</meta:creation-date>
    <dc:creator>Generated</dc:creator>
    <dc:date>2026-09-13T05::23:19</dc:date>
    <dc:language>en-US</dc:language>
    <meta:editing-cycles>1</meta:editing-cycles>
    <meta:editing-duration>PT0S</meta:editing-duration>
    <dc:title>papers:start</dc:title>
  </office:meta>
</office:document-meta>
</file>