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8a81fff0c6347bb221184f3f701d6d.png"/>
  <manifest:file-entry manifest:media-type="image/png" manifest:full-path="Pictures/7eece6237d0cdee6cac0a87721627203.png"/>
  <manifest:file-entry manifest:media-type="image/png" manifest:full-path="Pictures/5317d2ecea224ba31d0f1b183fcee6f8.png"/>
  <manifest:file-entry manifest:media-type="image/png" manifest:full-path="Pictures/4b903a46ec853c56cbe052963c9563fb.png"/>
  <manifest:file-entry manifest:media-type="image/png" manifest:full-path="Pictures/3ff49c916c43a10d00712e525ce501d5.png"/>
  <manifest:file-entry manifest:media-type="image/png" manifest:full-path="Pictures/494da677d7ce2fa2d3a22fa52f95ed03.png"/>
  <manifest:file-entry manifest:media-type="image/png" manifest:full-path="Pictures/c43729979488b9427d2b2df21b36d641.png"/>
  <manifest:file-entry manifest:media-type="image/png" manifest:full-path="Pictures/e87f5530a39b896faec8446268a0a662.png"/>
  <manifest:file-entry manifest:media-type="image/png" manifest:full-path="Pictures/6fe68836ab1062bf8e19f49e01dce4a3.png"/>
  <manifest:file-entry manifest:media-type="image/png" manifest:full-path="Pictures/e0b1df253f1a5e6fbdda7eb2ea00170b.png"/>
  <manifest:file-entry manifest:media-type="image/png" manifest:full-path="Pictures/4ea8b6f7a12ebae40b0927a8fda86af7.png"/>
  <manifest:file-entry manifest:media-type="image/png" manifest:full-path="Pictures/14f4ce3b3d56bdf87759b3b21ae0a3c0.png"/>
  <manifest:file-entry manifest:media-type="image/png" manifest:full-path="Pictures/83f3574d5d14ef50d735ec4d9466dd77.png"/>
  <manifest:file-entry manifest:media-type="image/png" manifest:full-path="Pictures/b11d65d41d6a0fc7423092a6d7f8f9b8.png"/>
  <manifest:file-entry manifest:media-type="image/png" manifest:full-path="Pictures/af109b680589de7e39d2dbb806be2e83.png"/>
  <manifest:file-entry manifest:media-type="image/png" manifest:full-path="Pictures/2451d81ac42cc68ef114ccf80b037a75.png"/>
  <manifest:file-entry manifest:media-type="image/png" manifest:full-path="Pictures/5cc16cbdb666b97b3c7eb79fd5377618.png"/>
  <manifest:file-entry manifest:media-type="image/png" manifest:full-path="Pictures/dd156e0f868170bda97e14de96c1033e.png"/>
  <manifest:file-entry manifest:media-type="image/png" manifest:full-path="Pictures/1a2be88da569eccb317c741942eb7b9a.png"/>
  <manifest:file-entry manifest:media-type="image/png" manifest:full-path="Pictures/543339ade4ea3cccbc0409f0a3f1ef8c.png"/>
  <manifest:file-entry manifest:media-type="image/png" manifest:full-path="Pictures/3979ef439767aee0629615d234e42a23.png"/>
  <manifest:file-entry manifest:media-type="image/png" manifest:full-path="Pictures/6bfda70154658d3b8a8b90c0541e01b6.png"/>
  <manifest:file-entry manifest:media-type="image/png" manifest:full-path="Pictures/38b3a0db07ca41b8d04df51f8e89e07f.png"/>
  <manifest:file-entry manifest:media-type="image/png" manifest:full-path="Pictures/16809e288a5438b54fb13d26c7b5dc3d.png"/>
  <manifest:file-entry manifest:media-type="image/png" manifest:full-path="Pictures/132173abd38d79870b8b1e83128e7f76.png"/>
  <manifest:file-entry manifest:media-type="image/png" manifest:full-path="Pictures/ba3e46be582be7c748c6517280b1ccee.png"/>
  <manifest:file-entry manifest:media-type="image/png" manifest:full-path="Pictures/a5584142e02ddc3107df197d33a0cc3f.png"/>
  <manifest:file-entry manifest:media-type="image/png" manifest:full-path="Pictures/d75d7f325fb12c0c28ec8652d1d70f3a.png"/>
  <manifest:file-entry manifest:media-type="image/png" manifest:full-path="Pictures/58cff8d951f486d041b6da563fb447b1.png"/>
  <manifest:file-entry manifest:media-type="image/png" manifest:full-path="Pictures/680b9b8ec5d44cec99e7bff785788f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b:jammed"/><text:bookmark-start text:name="__RefHeading___scb_under_jamming_1"/><text:bookmark-start text:name="scb_under_jamming"/>SCB under jamming<text:bookmark-end text:name="__RefHeading___scb_under_jamming_1"/><text:bookmark-end text:name="scb_under_jamming"/></text:h>
      <text:p text:style-name="Text_20_body">Following data files include computed topology in a special case when the company is jammed from quite far away with free line of sight. The pathloss threshod is reduced with value 5 - 25 dB.</text:p>
      <text:list text:style-name="List_20_1" text:continue-numbering="false">
        <text:list-item>
          <text:p text:style-name="List_20_1_Content_First"> <text:a xlink:type="simple" xlink:href="https://anglova.net/scb/comp_1_2_3_4_5_6_scb_frq300gaindb139-5db.zip" text:style-name="Internet_20_link" text:visited-style-name="Visited_20_Internet_20_Link">139-5 dB</text:a></text:p>
        </text:list-item>
        <text:list-item>
          <text:p text:style-name="List_20_1_Content"> <text:a xlink:type="simple" xlink:href="https://anglova.net/scb/comp_1_2_3_4_5_6_scb_frq300gaindb139-10db.zip" text:style-name="Internet_20_link" text:visited-style-name="Visited_20_Internet_20_Link">139-10 dB</text:a></text:p>
        </text:list-item>
        <text:list-item>
          <text:p text:style-name="List_20_1_Content"> <text:a xlink:type="simple" xlink:href="https://anglova.net/scb/comp_1_2_3_4_5_6_scb_frq300gaindb139-15db.zip" text:style-name="Internet_20_link" text:visited-style-name="Visited_20_Internet_20_Link">139-15 dB</text:a></text:p>
        </text:list-item>
        <text:list-item>
          <text:p text:style-name="List_20_1_Content"> <text:a xlink:type="simple" xlink:href="https://anglova.net/scb/comp_1_2_3_4_5_6_scb_frq300gaindb139-20db.zip" text:style-name="Internet_20_link" text:visited-style-name="Visited_20_Internet_20_Link">139-20 dB</text:a></text:p>
        </text:list-item>
        <text:list-item>
          <text:p text:style-name="List_20_1_Content_Last"> <text:a xlink:type="simple" xlink:href="https://anglova.net/scb/comp_1_2_3_4_5_6_scb_frq300gaindb139-25db.zip" text:style-name="Internet_20_link" text:visited-style-name="Visited_20_Internet_20_Link">139-25 dB</text:a></text:p>
        </text:list-item>
      </text:list>
      <text:h text:style-name="Heading_20_1" text:outline-level="1"><text:bookmark-start text:name="__RefHeading___connectivity_graphs_per_company_2"/><text:bookmark-start text:name="connectivity_graphs_per_company"/>Connectivity graphs per company<text:bookmark-end text:name="__RefHeading___connectivity_graphs_per_company_2"/><text:bookmark-end text:name="connectivity_graphs_per_company"/></text:h>
      <text:h text:style-name="Heading_20_1" text:outline-level="1"><text:bookmark-start text:name="__RefHeading___company_1_3"/><text:bookmark-start text:name="company_1"/>Company 1<text:bookmark-end text:name="__RefHeading___company_1_3"/><text:bookmark-end text:name="company_1"/></text:h>
      <text:p text:style-name="Text_20_body"><draw:frame draw:style-name="mediacenter" draw:name="0" text:anchor-type="paragraph" draw:z-index="0" svg:width="15.875cm" svg:height="7.5326875cm"><draw:image xlink:href="Pictures/6d8a81fff0c6347bb221184f3f701d6d.png" xlink:type="simple" xlink:show="embed" xlink:actuate="onLoad"/></draw:frame>
<draw:frame draw:style-name="mediacenter" draw:name="1" text:anchor-type="paragraph" draw:z-index="1" svg:width="15.875cm" svg:height="7.5326875cm"><draw:image xlink:href="Pictures/7eece6237d0cdee6cac0a87721627203.png" xlink:type="simple" xlink:show="embed" xlink:actuate="onLoad"/></draw:frame>
<draw:frame draw:style-name="mediacenter" draw:name="2" text:anchor-type="paragraph" draw:z-index="2" svg:width="15.875cm" svg:height="7.5326875cm"><draw:image xlink:href="Pictures/5317d2ecea224ba31d0f1b183fcee6f8.png" xlink:type="simple" xlink:show="embed" xlink:actuate="onLoad"/></draw:frame>
<draw:frame draw:style-name="mediacenter" draw:name="3" text:anchor-type="paragraph" draw:z-index="3" svg:width="15.875cm" svg:height="7.5326875cm"><draw:image xlink:href="Pictures/4b903a46ec853c56cbe052963c9563fb.png" xlink:type="simple" xlink:show="embed" xlink:actuate="onLoad"/></draw:frame>
<draw:frame draw:style-name="mediacenter" draw:name="4" text:anchor-type="paragraph" draw:z-index="4" svg:width="15.875cm" svg:height="7.5326875cm"><draw:image xlink:href="Pictures/3ff49c916c43a10d00712e525ce501d5.png" xlink:type="simple" xlink:show="embed" xlink:actuate="onLoad"/></draw:frame></text:p>
      <text:h text:style-name="Heading_20_1" text:outline-level="1"><text:bookmark-start text:name="__RefHeading___company_2_4"/><text:bookmark-start text:name="company_2"/>Company 2<text:bookmark-end text:name="__RefHeading___company_2_4"/><text:bookmark-end text:name="company_2"/></text:h>
      <text:p text:style-name="Text_20_body"><draw:frame draw:style-name="mediacenter" draw:name="5" text:anchor-type="paragraph" draw:z-index="5" svg:width="15.875cm" svg:height="7.5326875cm"><draw:image xlink:href="Pictures/494da677d7ce2fa2d3a22fa52f95ed03.png" xlink:type="simple" xlink:show="embed" xlink:actuate="onLoad"/></draw:frame>
<draw:frame draw:style-name="mediacenter" draw:name="6" text:anchor-type="paragraph" draw:z-index="6" svg:width="15.875cm" svg:height="7.5326875cm"><draw:image xlink:href="Pictures/c43729979488b9427d2b2df21b36d641.png" xlink:type="simple" xlink:show="embed" xlink:actuate="onLoad"/></draw:frame>
<draw:frame draw:style-name="mediacenter" draw:name="7" text:anchor-type="paragraph" draw:z-index="7" svg:width="15.875cm" svg:height="7.5326875cm"><draw:image xlink:href="Pictures/e87f5530a39b896faec8446268a0a662.png" xlink:type="simple" xlink:show="embed" xlink:actuate="onLoad"/></draw:frame>
<draw:frame draw:style-name="mediacenter" draw:name="8" text:anchor-type="paragraph" draw:z-index="8" svg:width="15.875cm" svg:height="7.5326875cm"><draw:image xlink:href="Pictures/6fe68836ab1062bf8e19f49e01dce4a3.png" xlink:type="simple" xlink:show="embed" xlink:actuate="onLoad"/></draw:frame>
<draw:frame draw:style-name="mediacenter" draw:name="9" text:anchor-type="paragraph" draw:z-index="9" svg:width="15.875cm" svg:height="7.5326875cm"><draw:image xlink:href="Pictures/e0b1df253f1a5e6fbdda7eb2ea00170b.png" xlink:type="simple" xlink:show="embed" xlink:actuate="onLoad"/></draw:frame></text:p>
      <text:h text:style-name="Heading_20_1" text:outline-level="1"><text:bookmark-start text:name="__RefHeading___company_3_5"/><text:bookmark-start text:name="company_3"/>Company 3<text:bookmark-end text:name="__RefHeading___company_3_5"/><text:bookmark-end text:name="company_3"/></text:h>
      <text:p text:style-name="Text_20_body"><draw:frame draw:style-name="mediacenter" draw:name="10" text:anchor-type="paragraph" draw:z-index="10" svg:width="15.875cm" svg:height="7.5326875cm"><draw:image xlink:href="Pictures/4ea8b6f7a12ebae40b0927a8fda86af7.png" xlink:type="simple" xlink:show="embed" xlink:actuate="onLoad"/></draw:frame>
<draw:frame draw:style-name="mediacenter" draw:name="11" text:anchor-type="paragraph" draw:z-index="11" svg:width="15.875cm" svg:height="7.5326875cm"><draw:image xlink:href="Pictures/14f4ce3b3d56bdf87759b3b21ae0a3c0.png" xlink:type="simple" xlink:show="embed" xlink:actuate="onLoad"/></draw:frame>
<draw:frame draw:style-name="mediacenter" draw:name="12" text:anchor-type="paragraph" draw:z-index="12" svg:width="15.875cm" svg:height="7.5326875cm"><draw:image xlink:href="Pictures/83f3574d5d14ef50d735ec4d9466dd77.png" xlink:type="simple" xlink:show="embed" xlink:actuate="onLoad"/></draw:frame>
<draw:frame draw:style-name="mediacenter" draw:name="13" text:anchor-type="paragraph" draw:z-index="13" svg:width="15.875cm" svg:height="7.5326875cm"><draw:image xlink:href="Pictures/b11d65d41d6a0fc7423092a6d7f8f9b8.png" xlink:type="simple" xlink:show="embed" xlink:actuate="onLoad"/></draw:frame>
<draw:frame draw:style-name="mediacenter" draw:name="14" text:anchor-type="paragraph" draw:z-index="14" svg:width="15.875cm" svg:height="7.5326875cm"><draw:image xlink:href="Pictures/af109b680589de7e39d2dbb806be2e83.png" xlink:type="simple" xlink:show="embed" xlink:actuate="onLoad"/></draw:frame></text:p>
      <text:h text:style-name="Heading_20_1" text:outline-level="1"><text:bookmark-start text:name="__RefHeading___company_4_6"/><text:bookmark-start text:name="company_4"/>Company 4<text:bookmark-end text:name="__RefHeading___company_4_6"/><text:bookmark-end text:name="company_4"/></text:h>
      <text:p text:style-name="Text_20_body"><draw:frame draw:style-name="mediacenter" draw:name="15" text:anchor-type="paragraph" draw:z-index="15" svg:width="15.875cm" svg:height="7.5326875cm"><draw:image xlink:href="Pictures/2451d81ac42cc68ef114ccf80b037a75.png" xlink:type="simple" xlink:show="embed" xlink:actuate="onLoad"/></draw:frame>
<draw:frame draw:style-name="mediacenter" draw:name="16" text:anchor-type="paragraph" draw:z-index="16" svg:width="15.875cm" svg:height="7.5326875cm"><draw:image xlink:href="Pictures/5cc16cbdb666b97b3c7eb79fd5377618.png" xlink:type="simple" xlink:show="embed" xlink:actuate="onLoad"/></draw:frame>
<draw:frame draw:style-name="mediacenter" draw:name="17" text:anchor-type="paragraph" draw:z-index="17" svg:width="15.875cm" svg:height="7.5326875cm"><draw:image xlink:href="Pictures/dd156e0f868170bda97e14de96c1033e.png" xlink:type="simple" xlink:show="embed" xlink:actuate="onLoad"/></draw:frame>
<draw:frame draw:style-name="mediacenter" draw:name="18" text:anchor-type="paragraph" draw:z-index="18" svg:width="15.875cm" svg:height="7.5326875cm"><draw:image xlink:href="Pictures/1a2be88da569eccb317c741942eb7b9a.png" xlink:type="simple" xlink:show="embed" xlink:actuate="onLoad"/></draw:frame>
<draw:frame draw:style-name="mediacenter" draw:name="19" text:anchor-type="paragraph" draw:z-index="19" svg:width="15.875cm" svg:height="7.5326875cm"><draw:image xlink:href="Pictures/543339ade4ea3cccbc0409f0a3f1ef8c.png" xlink:type="simple" xlink:show="embed" xlink:actuate="onLoad"/></draw:frame></text:p>
      <text:h text:style-name="Heading_20_1" text:outline-level="1"><text:bookmark-start text:name="__RefHeading___company_5_7"/><text:bookmark-start text:name="company_5"/>Company 5<text:bookmark-end text:name="__RefHeading___company_5_7"/><text:bookmark-end text:name="company_5"/></text:h>
      <text:p text:style-name="Text_20_body"><draw:frame draw:style-name="mediacenter" draw:name="20" text:anchor-type="paragraph" draw:z-index="20" svg:width="15.875cm" svg:height="7.5326875cm"><draw:image xlink:href="Pictures/3979ef439767aee0629615d234e42a23.png" xlink:type="simple" xlink:show="embed" xlink:actuate="onLoad"/></draw:frame>
<draw:frame draw:style-name="mediacenter" draw:name="21" text:anchor-type="paragraph" draw:z-index="21" svg:width="15.875cm" svg:height="7.5326875cm"><draw:image xlink:href="Pictures/6bfda70154658d3b8a8b90c0541e01b6.png" xlink:type="simple" xlink:show="embed" xlink:actuate="onLoad"/></draw:frame>
<draw:frame draw:style-name="mediacenter" draw:name="22" text:anchor-type="paragraph" draw:z-index="22" svg:width="15.875cm" svg:height="7.5326875cm"><draw:image xlink:href="Pictures/38b3a0db07ca41b8d04df51f8e89e07f.png" xlink:type="simple" xlink:show="embed" xlink:actuate="onLoad"/></draw:frame>
<draw:frame draw:style-name="mediacenter" draw:name="23" text:anchor-type="paragraph" draw:z-index="23" svg:width="15.875cm" svg:height="7.5326875cm"><draw:image xlink:href="Pictures/16809e288a5438b54fb13d26c7b5dc3d.png" xlink:type="simple" xlink:show="embed" xlink:actuate="onLoad"/></draw:frame>
<draw:frame draw:style-name="mediacenter" draw:name="24" text:anchor-type="paragraph" draw:z-index="24" svg:width="15.875cm" svg:height="7.5326875cm"><draw:image xlink:href="Pictures/132173abd38d79870b8b1e83128e7f76.png" xlink:type="simple" xlink:show="embed" xlink:actuate="onLoad"/></draw:frame></text:p>
      <text:h text:style-name="Heading_20_1" text:outline-level="1"><text:bookmark-start text:name="__RefHeading___company_6_8"/><text:bookmark-start text:name="company_6"/>Company 6<text:bookmark-end text:name="__RefHeading___company_6_8"/><text:bookmark-end text:name="company_6"/></text:h>
      <text:p text:style-name="Text_20_body"><draw:frame draw:style-name="mediacenter" draw:name="25" text:anchor-type="paragraph" draw:z-index="25" svg:width="15.875cm" svg:height="7.5326875cm"><draw:image xlink:href="Pictures/ba3e46be582be7c748c6517280b1ccee.png" xlink:type="simple" xlink:show="embed" xlink:actuate="onLoad"/></draw:frame>
<draw:frame draw:style-name="mediacenter" draw:name="26" text:anchor-type="paragraph" draw:z-index="26" svg:width="15.875cm" svg:height="7.5326875cm"><draw:image xlink:href="Pictures/a5584142e02ddc3107df197d33a0cc3f.png" xlink:type="simple" xlink:show="embed" xlink:actuate="onLoad"/></draw:frame>
<draw:frame draw:style-name="mediacenter" draw:name="27" text:anchor-type="paragraph" draw:z-index="27" svg:width="15.875cm" svg:height="7.5326875cm"><draw:image xlink:href="Pictures/d75d7f325fb12c0c28ec8652d1d70f3a.png" xlink:type="simple" xlink:show="embed" xlink:actuate="onLoad"/></draw:frame>
<draw:frame draw:style-name="mediacenter" draw:name="28" text:anchor-type="paragraph" draw:z-index="28" svg:width="15.875cm" svg:height="7.5326875cm"><draw:image xlink:href="Pictures/58cff8d951f486d041b6da563fb447b1.png" xlink:type="simple" xlink:show="embed" xlink:actuate="onLoad"/></draw:frame>
<draw:frame draw:style-name="mediacenter" draw:name="29" text:anchor-type="paragraph" draw:z-index="29" svg:width="15.875cm" svg:height="7.5326875cm"><draw:image xlink:href="Pictures/680b9b8ec5d44cec99e7bff785788f3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4::47:17</meta:creation-date>
    <dc:creator>Generated</dc:creator>
    <dc:date>2026-09-13T04::47:17</dc:date>
    <dc:language>en-US</dc:language>
    <meta:editing-cycles>1</meta:editing-cycles>
    <meta:editing-duration>PT0S</meta:editing-duration>
    <dc:title>scb:jammed</dc:title>
  </office:meta>
</office:document-meta>
</file>