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c298be748ef440ccac071055aaaeca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anglova_scenario_1"/><text:bookmark-start text:name="anglova_scenario"/>Anglova Scenario<text:bookmark-end text:name="__RefHeading___anglova_scenario_1"/><text:bookmark-end text:name="anglova_scenario"/></text:h>
      <text:p text:style-name="Text_20_body">The Anglova Scenario has been developed as part of the NATO IST-124 Research Task Group on Heterogeneous Networks: Improving Connectivity and Network Efficiency. This is an emulation scenario specifically developed for experimentation over emulated tactical networking environments.</text:p>
      <text:p text:style-name="Text_20_body"><draw:frame draw:style-name="mediaright" draw:name="0" text:anchor-type="paragraph" draw:z-index="0" svg:width="16.1925cm" svg:height="8.3608333333333cm"><draw:image xlink:href="Pictures/ec298be748ef440ccac071055aaaeca5.png" xlink:type="simple" xlink:show="embed" xlink:actuate="onLoad"/></draw:frame></text:p>
      <text:p text:style-name="Text_20_body">The scenario is developed for the <text:a xlink:type="simple" xlink:href="https://www.nrl.navy.mil/itd/ncs/products/emane" text:style-name="Internet_20_link" text:visited-style-name="Visited_20_Internet_20_Link">EMANE Network Emulation environment</text:a> and consists of three vignettes:</text:p>
      <text:list text:style-name="Numbering_20_1" text:continue-numbering="false">
        <text:list-item>
          <text:p text:style-name="Numbering_20_1_Content_First"> Intelligence Preparation of the Battlefield</text:p>
        </text:list-item>
        <text:list-item>
          <text:p text:style-name="Numbering_20_1_Content"> Troop Deployment</text:p>
        </text:list-item>
        <text:list-item>
          <text:p text:style-name="Numbering_20_1_Content_Last"> Neutralization of Insurgents and IEDs and Medical Evacuation</text:p>
        </text:list-item>
      </text:list>
      <text:p text:style-name="Text_20_body">At the moment, the troop deployment vignette (2) is the first one available for download and consists of detailed movement and pathloss parameters for a battalion-sized deployment.</text:p>
      <text:h text:style-name="Heading_20_3" text:outline-level="3"><text:bookmark-start text:name="__RefHeading___vignette_2troop_deployment_2"/><text:bookmark-start text:name="vignette_2troop_deployment"/>Vignette 2: Troop Deployment<text:bookmark-end text:name="__RefHeading___vignette_2troop_deployment_2"/><text:bookmark-end text:name="vignette_2troop_deployment"/></text:h>
      <text:p text:style-name="Text_20_body">Clicking on the following links allows you to download the movement data as and the calculated pathloss data for both a 50MHz (narrowband) waveform as well as for a 300 MHz (wideband) waveform.</text:p>
      <text:list text:style-name="List_20_1" text:continue-numbering="false">
        <text:list-item>
          <text:p text:style-name="List_20_1_Content_First"> <text:a xlink:type="simple" xlink:href="https://www.ihmc.us/wp-content/uploads/2016/05/LatLong.7z" text:style-name="Internet_20_link" text:visited-style-name="Visited_20_Internet_20_Link">LatLong.7z</text:a></text:p>
        </text:list-item>
        <text:list-item>
          <text:p text:style-name="List_20_1_Content"> <text:a xlink:type="simple" xlink:href="https://www.ihmc.us/wp-content/uploads/2016/05/PathLoss-50MHz.7z" text:style-name="Internet_20_link" text:visited-style-name="Visited_20_Internet_20_Link">PathLoss-50MHz.7z</text:a></text:p>
        </text:list-item>
        <text:list-item>
          <text:p text:style-name="List_20_1_Content_Last"> <text:a xlink:type="simple" xlink:href="https://www.ihmc.us/wp-content/uploads/2016/05/PathLoss-300MHz.7z" text:style-name="Internet_20_link" text:visited-style-name="Visited_20_Internet_20_Link">PathLoss-300MHz.7z</text:a></text:p>
        </text:list-item>
      </text:list>
      <text:p text:style-name="Text_20_body">Java-based applications that read the above position and pathloss data and generate events that drive an EMANE simulation can be downloaded here:</text:p>
      <text:list text:style-name="List_20_1" text:continue-numbering="false">
        <text:list-item>
          <text:p text:style-name="List_20_1_Content_First"> <text:a xlink:type="simple" xlink:href="https://www.ihmc.us/wp-content/uploads/2018/05/AnglovaDriver.zip" text:style-name="Internet_20_link" text:visited-style-name="Visited_20_Internet_20_Link">AnglovaDriver</text:a></text:p>
        </text:list-item>
        <text:list-item>
          <text:p text:style-name="List_20_1_Content_Last"> <text:a xlink:type="simple" xlink:href="https://www.ihmc.us/wp-content/uploads/2018/05/AnglovaGUIDriver.zip" text:style-name="Internet_20_link" text:visited-style-name="Visited_20_Internet_20_Link">AnglovaGUIDriver</text:a></text:p>
        </text:list-item>
      </text:list>
      <text:p text:style-name="Text_20_body">The first one is a text application whereas the second one has a Graphical User Interface.</text:p>
      <text:h text:style-name="Heading_20_3" text:outline-level="3"><text:bookmark-start text:name="__RefHeading___map_data_3"/><text:bookmark-start text:name="map_data"/>Map data<text:bookmark-end text:name="__RefHeading___map_data_3"/><text:bookmark-end text:name="map_data"/></text:h>
      <text:p text:style-name="Text_20_body">Map data can be accessed using following <text:a xlink:type="simple" xlink:href="https://anglova.net/map/start" text:style-name="Internet_20_link" text:visited-style-name="Visited_20_Internet_20_Link">instructions</text:a>.</text:p>
      <text:h text:style-name="Heading_20_3" text:outline-level="3"><text:bookmark-start text:name="__RefHeading___publications_4"/><text:bookmark-start text:name="publications"/>Publications<text:bookmark-end text:name="__RefHeading___publications_4"/><text:bookmark-end text:name="publications"/></text:h>
      <text:p text:style-name="Text_20_body">For more details, please see the following papers published at the IEEE ICMCIS <text:a xlink:type="simple" xlink:href="http://www.icmcis2016.eu/" text:style-name="Internet_20_link" text:visited-style-name="Visited_20_Internet_20_Link">2016</text:a> and <text:a xlink:type="simple" xlink:href="https://wil.waw.pl/icmcis2018_eu/" text:style-name="Internet_20_link" text:visited-style-name="Visited_20_Internet_20_Link">2018</text:a> Conferences. Clicking on the papers below will take you to the paper in the IEEE Digital Library. These are also the most recent papers about this scenario, so if you happen to use the scenario, please cite the following papers.</text:p>
      <text:p text:style-name="Text_20_body"><text:a xlink:type="simple" xlink:href="http://ieeexplore.ieee.org/xpl/articleDetails.jsp?arnumber=7496568" text:style-name="Internet_20_link" text:visited-style-name="Visited_20_Internet_20_Link">Suri, N., Hansson, A., Nilsson, J., Lubkowski, P., Marcus, K., Hauge, M., Lee, K., Buchin, B., Misirlioglu, L., and Peuhkuri, M. A Realistic Military Scenario and Emulation Environment for Experimenting with Tactical Communications and Heterogeneous Networks. In Proceedings of the IEEE International Conference on Military Communications and Information Systems (ICMCIS 2016), Brussels, Belgium, May 23rd-24th, 2016.</text:a></text:p>
      <text:p text:style-name="Text_20_body"><text:a xlink:type="simple" xlink:href="https://ieeexplore.ieee.org/document/8398729" text:style-name="Internet_20_link" text:visited-style-name="Visited_20_Internet_20_Link">Suri, N., Nilsson, J., Hansson, A., Sterner, U., Marcus, K., Misirlioğlu, L., Hauge, M., 
Peuhkuri, M., Buchin, B., Velt, R. in 't , Breedy, M.. "The angloval tactical military scenario and experimentation environment." 2018 International Conference on Military Communications and Information Systems (ICMCIS). IEEE, 2018.</text:a></text:p>
      <text:h text:style-name="Heading_20_3" text:outline-level="3"><text:bookmark-start text:name="__RefHeading___anglova_scenario_used_in_scientific_publications_5"/><text:bookmark-start text:name="anglova_scenario_used_in_scientific_publications"/>Anglova Scenario Used in Scientific Publications<text:bookmark-end text:name="__RefHeading___anglova_scenario_used_in_scientific_publications_5"/><text:bookmark-end text:name="anglova_scenario_used_in_scientific_publications"/></text:h>
      <text:p text:style-name="Text_20_body">Scenario has been used in publications listed on <text:a xlink:type="simple" xlink:href="https://anglova.net/papers/start" text:style-name="Internet_20_link" text:visited-style-name="Visited_20_Internet_20_Link">papers</text:a> page.</text:p>
      <text:p text:style-name="Text_20_body">We would love to hear if Anglova Scenario has been useful. Why not <text:a xlink:type="simple" xlink:href="mailto:mailto:markus.peuhkuri@aalto.fi?Subject=Anglova%20scenario" text:style-name="Internet_20_link" text:visited-style-name="Visited_20_Internet_20_Link">send email and let us know</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4::50:21</meta:creation-date>
    <dc:creator>Generated</dc:creator>
    <dc:date>2026-09-13T04::50:21</dc:date>
    <dc:language>en-US</dc:language>
    <meta:editing-cycles>1</meta:editing-cycles>
    <meta:editing-duration>PT0S</meta:editing-duration>
    <dc:title>start</dc:title>
  </office:meta>
</office:document-meta>
</file>